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 svg:font-family="'Courier New'" style:font-family-generic="modern"/>
    <style:font-face style:name="Courier New1"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font-size="14pt" style:text-underline-style="solid" style:text-underline-width="auto" style:text-underline-color="font-color" style:font-size-asian="14pt" style:font-size-complex="14pt"/>
    </style:style>
    <style:style style:name="P2" style:family="paragraph" style:parent-style-name="Standard" style:master-page-name="Standard">
      <style:paragraph-properties style:page-number="auto"/>
    </style:style>
    <style:style style:name="P3" style:family="paragraph" style:parent-style-name="Standard" style:list-style-name="WW8Num1">
      <style:paragraph-properties fo:margin-left="1.27cm" fo:margin-right="0cm" fo:text-indent="-0.635cm" style:auto-text-indent="false"/>
    </style:style>
    <style:style style:name="T1" style:family="text">
      <style:text-properties style:text-underline-style="solid" style:text-underline-width="auto" style:text-underline-color="font-color"/>
    </style:style>
    <style:style style:name="T2" style:family="text">
      <style:text-properties style:text-underline-style="solid" style:text-underline-width="auto" style:text-underline-color="font-color" fo:font-weight="bold" style:font-weight-asian="bold"/>
    </style:style>
    <style:style style:name="T3" style:family="text">
      <style:text-properties fo:font-size="14pt" style:font-size-asian="14pt" style:font-size-complex="14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text:span text:style-name="T1">Chapitre 2</text:span> : <text:s text:c="30"/><text:span text:style-name="T3"><text:s text:c="2"/></text:span><text:span text:style-name="T2">HOMBROUCK DE WASSEIGES</text:span></text:p>
      <text:p text:style-name="P1"/>
      <text:p text:style-name="Standard">Avant que des HOMBROUCK de Menin (Flandre Occidentale) ne deviennent OMBROUCK puis franchissent la frontière pour entrer en France et s’implanter à Lille (v/chapitre 1), un autre les avait devancés en passant par les Ardennes car il venait de l’ancien département français de l’Ourthe, appelé aujourd’hui la province de Liège.</text:p>
      <text:p text:style-name="Standard"/>
      <text:p text:style-name="Standard">Mais pourquoi « de Wasseiges » ? Tout simplement parce que, jusqu’à présent, il a été impossible au lointain cousin Jean-Paul HOMBROUCK de Paris de remonter au-delà des ancêtres qu’il a identifiés en provenance de cette commune située à l’ouest de cette province. Jean HOMBROUCK et son épouse Anne BERWARD ont-ils voulu rester impénétrables ? Respectivement décédés en 1768 et 1775, et si l’on peut logiquement penser qu’ils naquirent tous deux vers la fin XVIIème, il n’a été découvert aucune trace de leur naissance ni de leur mariage !</text:p>
      <text:p text:style-name="Standard"/>
      <text:p text:style-name="Standard">Ils ont eu 10 enfants et, parmi leurs fils connus, le plus jeune, Jean-Pierre Albert, aura lui aussi un fils qui sera prénommé Jean-Pierre. C’est celui-ci qui viendra s’installer dans l’Aisne lors une première union à Wiège-Faty. Veuf en 1806, il se remariera en 1807 à Guise pour y donner Pierre Louis Joseph, lequel, à son tour, engendrera Paul Victor. Mais c’est en allant demeurer à Paris que Paul Victor créera la grande dynastie des HOMBROUCK de la région parisienne, à commencer par ses enfants Paul et André dont la plupart des descendants resteront sur la capitale et sa proche banlieue.</text:p>
      <text:p text:style-name="Standard"/>
      <text:p text:style-name="Standard">C’est ainsi que Jean-Paul HOMBROUCK cité plus haut, descendant de son grand-père Paul par son père Henri,</text:p>
      <text:p text:style-name="Standard">fit la connaissance de mon cousin et homologue Pierre OMBROUCK (voir préface) avant de devenir un de mes correspondant dans des recherches beaucoup plus parallèles que communes.</text:p>
      <text:p text:style-name="Standard"/>
      <text:p text:style-name="Standard">De même que de Louise Mélanie, fille de Jean-Pierre, naîtra Georges qui amènera à son tour Georges Henri, dont les descendants se maintiendront dans l’Aisne, principalement sur Laniscourt, St-Quentin et Guise.</text:p>
      <text:p text:style-name="Standard"/>
      <text:p text:style-name="Standard">Joseph, un autre fils de Jean-Pierre (en 1ères noces) verra son nom transformé en HASBROUCK, ne facilitant pas les démarches de l’état-civil et encore moins les recherches généalogiques, mais sa famille restera elle aussi dans l’Aisne, essentiellement sur Guise.</text:p>
      <text:p text:style-name="Standard"/>
      <text:p text:style-name="Standard">Mais Pierre Louis Joseph avait d’autres enfants, dont Victor Ernest, et si avec la plupart d’entre eux le nom de leur père ne se développera pas, à lui seul Victor Ernest l’étendra avec deux fils : Henri, qui se fixera au Cateau, mais surtout Léon Camille, qui s’implantera à Haumont et, par son deuxième mariage, donnera le jour à ce fameux militaire dont nous avait tant parlé notre frère André qui l’avait rencontré en Indochine (voir préface), et dont la descendance va maintenant du Nord aux Pyrénées en passant par le Gers et la région bordelaise.</text:p>
      <text:p text:style-name="Standard"/>
      <text:p text:style-name="Standard">Toutefois, si les H-OMBROUCK issus de Menin et les HOMBROUCK originaires de Wasseiges n’ont aucun lien direct, on peut au moins affirmer qu’ils proviennent de la même souche. En effet, il est indéniable que ce nom, et quelle que soit sa forme d’écriture dont on a relevé une vingtaine de variantes, a pour épicentre une zone située à mi-chemin entre Liège et Louvain, et qui est établie à la fois sur le Brabant flamand, le Brabant wallon, la Province de Liège et le Limbourg.</text:p>
      <text:p text:style-name="Standard"/>
      <text:p text:style-name="Standard">Car comment justifier que les HOMBROUCK répertoriés en Flandre Occidentale avant la fin du 17ème siècle n’étaient réduits qu’au nombre de quatre ?</text:p>
      <text:list xml:id="list21332012" text:style-name="WW8Num1">
        <text:list-item>
          <text:p text:style-name="P3">Rogierus : mariage à Vlissegem <text:s/>le 16.3.1651 <text:s/>avec LANCKSCHEER Cornelia</text:p>
        </text:list-item>
        <text:list-item>
          <text:p text:style-name="P3">Anna fille de Egidius : naissance à Bruges-St-Gillis <text:s/>le 11.11.1680</text:p>
        </text:list-item>
        <text:list-item>
          <text:p text:style-name="P3">Egidius ci-dessus : mariage vers 1670-1680 ? <text:s/>avec BESSEYN Anna</text:p>
        </text:list-item>
        <text:list-item>
          <text:p text:style-name="P3">Pieter père de François : sur acte établi à Menin le 24.3.1752 pour le second mariage de son fils </text:p>
        </text:list-item>
      </text:list>
      <text:p text:style-name="Standard">Ce dernier n’a même pas été reconnu comme ayant vécu dans cette région, pas plus qu’on ne lui y a trouvé de conjoint ni d’autres enfants.</text:p>
      <text:p text:style-name="Standard"/>
      <text:p text:style-name="Standard">On pourra toujours dénicher un HOMBROUCK ou apparenté de plus en Flandre Occidentale, il restera toujours la conviction que les ancêtres porteurs de ce nom provenaient bien de l’est de Bruxelles, et ceux de Wasseiges en sont bien une preuve parmi tant d’autres.</text:p>
      <text:p text:style-name="Standard"/>
      <text:p text:style-name="Standard">C’est en cela que le chapitre suivant doit permettre d’en convaincre le lecteur, mais ce qui me rassure c’est de ne pas être le seul à y croire, et je dois citer Paul HOMBROUKX de Landen qui a fait là-dessus un travail colossal.<text:tab/></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Tahoma1" svg:font-family="Tahoma"/>
    <style:font-face style:name="Courier New" svg:font-family="'Courier New'" style:font-family-generic="modern"/>
    <style:font-face style:name="Courier New1"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fr" fo:country="FR" style:font-name-asian="Arial Unicode MS"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2pt" fo:language="fr" fo:country="FR"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S Mincho"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WW8Num1z0" style:family="text">
      <style:text-properties style:font-name="Times New Roman" style:font-name-asian="Times New Roman" style:font-name-complex="Times New Roman"/>
    </style:style>
    <style:style style:name="WW8Num1z1" style:family="text">
      <style:text-properties style:font-name="Courier New" style:font-name-complex="Courier New"/>
    </style:style>
    <style:style style:name="WW8Num1z2" style:family="text">
      <style:text-properties style:font-name="Wingdings"/>
    </style:style>
    <style:style style:name="WW8Num1z3" style:family="text">
      <style:text-properties style:font-name="Symbol"/>
    </style:style>
    <style:style style:name="Police_20_par_20_défaut" style:display-name="Police par défau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bullet text:level="2" text:style-name="WW8Num1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0.999cm" fo:page-height="29.699cm" style:num-format="1" style:print-orientation="portrait" fo:margin-top="0.3cm" fo:margin-bottom="0cm" fo:margin-left="0.9cm" fo:margin-right="1cm" style:writing-mode="lr-tb" style:layout-grid-color="#c0c0c0" style:layout-grid-lines="46"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dc:title>Chapitre 2 : LES HOMBROUCK DE WASSEIGES</dc:title>
    <meta:initial-creator>Pierre OMBROUCK</meta:initial-creator>
    <meta:creation-date>2010-10-30T01:21:06.80</meta:creation-date>
    <meta:editing-cycles>2</meta:editing-cycles>
    <meta:editing-duration>PT00H00M15S</meta:editing-duration>
    <meta:generator>OpenOffice.org/3.0$Win32 OpenOffice.org_project/300m15$Build-9379</meta:generator>
    <meta:document-statistic meta:table-count="0" meta:image-count="0" meta:object-count="0" meta:page-count="1" meta:paragraph-count="18" meta:word-count="728" meta:character-count="4385"/>
    <dc:date>2010-10-30T01:21:10.83</dc:date>
    <dc:creator>Pierre OMBROUCK</dc:creator>
    <meta:user-defined meta:name="Info 1"/>
    <meta:user-defined meta:name="Info 2"/>
    <meta:user-defined meta:name="Info 3"/>
    <meta:user-defined meta:name="Info 4"/>
  </office:meta>
</office:document-meta>
</file>